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ortrappen: veilig en met plezier op de fiets!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zaterdag 2 mei 2026 staat Rijssen-Holten in het teken van fietsen. Terwijl bij het Parkgebouw de Ronde van Overijssel start, bent u van harte welkom bij Doortrappen in het centrum van Rijssen. </text:p>
            <text:p text:style-name="al"/>
            <text:p text:style-name="al">Tussen 12.00 en 16.00 uur ontdekt u hoe u veilig en met plezier kunt (blijven) fietsen. Met onder andere fietschecks, korte oefeningen, handige tips en een ontspannen fietstocht. </text:p>
            <text:p text:style-name="al"/>
            <text:p text:style-name="al">Loop langs, kijk rond en doe mee! </text:p>
            <text:p text:style-name="al"/>
            <text:p text:style-name="al">Meer informatie over Doortrappen vindt u op www.rijssen-holten.nl/doortrappen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6742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2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742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15/2026</meta:user-defined>
    <dc:language>nl</dc:language>
    <meta:user-defined meta:name="OVERHEIDop.locatietype/OVERHEIDop.gebiedsmarkering">Gemeente</meta:user-defined>
    <meta:user-defined meta:name="DC.title">Doortrappen: veilig en met plezier op de fiets!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7422</meta:user-defined>
    <meta:user-defined meta:name="OVERHEIDop.GmbID/DC.identifier">gmb-2026-167422</meta:user-defined>
    <meta:user-defined meta:name="OVERHEIDop.versieInformatie"/>
  </office:meta>
</office:document-meta>
</file>