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dankje voor alle vrijwilligers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Vrijwilligers maken Rijssen Holten elke dag een stukje mooier. Daar zijn we trots op! Wij willen alle vrijwilligers uit onze gemeente bedanken voor hun inzet. </text:p>
            <text:p text:style-name="al"/>
            <text:p text:style-name="al">Via Vorsa organiseert daarom van 7 mei tot en met 30 juni 2026 leuke activiteiten speciaal voor vrijwilligers. Er zit van alles bij: van een wijnproeverij tot schapendrijven en van een schilderworkshop tot padel. </text:p>
            <text:p text:style-name="al"/>
            <text:p text:style-name="al">U kunt zich tot en met woensdag 29 april om 12.00 uur inschrijven via www.viavorsa.nl. Wees er op tijd bij, want vol = vol. Hopelijk tot ziens tijdens 1 van de activiteiten.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167404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404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404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15/2026</meta:user-defined>
    <dc:language>nl</dc:language>
    <meta:user-defined meta:name="OVERHEIDop.locatietype/OVERHEIDop.gebiedsmarkering">Gemeente</meta:user-defined>
    <meta:user-defined meta:name="DC.title">Bedankje voor alle vrijwilligers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7404</meta:user-defined>
    <meta:user-defined meta:name="OVERHEIDop.GmbID/DC.identifier">gmb-2026-167404</meta:user-defined>
    <meta:user-defined meta:name="OVERHEIDop.versieInformatie"/>
  </office:meta>
</office:document-meta>
</file>