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Mini Roprarun, Jan Nijenhuisstraat 77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burgemeester van de gemeente Putten verleende op 1 april 2026 de volgende evenementenvergunning. </text:p>
            <text:p text:style-name="al"/>
            <text:p text:style-name="al">De vergunning staat geregistreerd onder zaaknummer 2205247.</text:p>
            <text:p text:style-name="al"/>
            <text:p text:style-name="al">Datum evenement: 23 april 2026 van 12:00 tot 14:00.</text:p>
            <text:p text:style-name="al">Omschrijving: Mini Roprarun.</text:p>
            <text:p text:style-name="al">Locatie: Jan Nijenhuisstraat 77.</text:p>
            <text:p text:style-name="al"/>
            <text:p text:style-name="al">
            <text:span text:style-name="nadrukvet">Bezwaarschrift:</text:span> </text:p>
            <text:p text:style-name="al">Belanghebbenden kunnen op grond van de Algemene wet bestuursrecht tegen dit besluit bezwaar maken. Een bezwaarschrift dient binnen 6 weken na verlening gestuurd te worden naar de burgemeester van Putten. </text:p>
            <text:p text:style-name="al"/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166682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68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68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Put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Putten</meta:user-defined>
    <meta:user-defined meta:name="OVERHEID.Gemeente/DCTERMS.publisher">Putten</meta:user-defined>
    <meta:user-defined meta:name="OVERHEID.TaxonomieBeleidsagendaDecentraal/OVERHEID.category">Openbare orde en veiligheid | Organisatie en beleid</meta:user-defined>
    <meta:user-defined meta:name="OVERHEIDop.referentienummer">2205247</meta:user-defined>
    <meta:user-defined meta:name="DCTERMS.abstract">Verleende vergunning Mini Roprarun, Jan Nijenhuisstraat 77</meta:user-defined>
    <dc:language>nl</dc:language>
    <meta:user-defined meta:name="OVERHEIDop.locatietype/OVERHEIDop.gebiedsmarkering">Adres</meta:user-defined>
    <meta:user-defined meta:name="DC.title">Verleende evenementenvergunning Mini Roprarun, Jan Nijenhuisstraat 77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6682</meta:user-defined>
    <meta:user-defined meta:name="OVERHEIDop.GmbID/DC.identifier">gmb-2026-166682</meta:user-defined>
    <meta:user-defined meta:name="OVERHEIDop.versieInformatie"/>
  </office:meta>
</office:document-meta>
</file>