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13 juni 2026 aan Van Reedestraa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in de Van Reedestraat in Lichtenvoorde op 13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66431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43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43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3 juni 2026 aan Van Reedestraat te Lichtenvoorde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431</meta:user-defined>
    <meta:user-defined meta:name="OVERHEIDop.GmbID/DC.identifier">gmb-2026-166431</meta:user-defined>
    <meta:user-defined meta:name="OVERHEIDop.versieInformatie"/>
  </office:meta>
</office:document-meta>
</file>