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melding graven in de bodem (verontreinigd), H.M. Brouwerstraat 1, 9672 AG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29/03/2026, melding graven in de bodem (verontreinigd), H.M. Brouwerstraat 1, 9672 AG Winschoten.</text:p>
            <text:p text:style-name="common-al"/>
            <text:p text:style-name="common-al">Winschoten, 9 april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66412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41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412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melding graven in de bodem (verontreinigd), H.M. Brouwerstraat 1, 9672 AG Winschoten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6412</meta:user-defined>
    <meta:user-defined meta:name="OVERHEIDop.GmbID/DC.identifier">gmb-2026-166412</meta:user-defined>
    <meta:user-defined meta:name="OVERHEIDop.versieInformatie"/>
  </office:meta>
</office:document-meta>
</file>