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Haringbuisdijk 963 1086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</text:p>
            <text:p text:style-name="common-al">Zaakadres: Haringbuisdijk 963 1086VA Amsterdam</text:p>
            <text:p text:style-name="common-al">Datum ontvangst: 05-04-2026 </text:p>
            <text:p text:style-name="common-al">Zaaknummer: Z2026-01505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6141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14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141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5054</meta:user-defined>
    <meta:user-defined meta:name="DCTERMS.abstract">Ligplaatsvergunning</meta:user-defined>
    <dc:language>nl</dc:language>
    <meta:user-defined meta:name="OVERHEIDop.locatietype/OVERHEIDop.gebiedsmarkering">Punt</meta:user-defined>
    <meta:user-defined meta:name="DC.title">Aanvraag ligplaatsvergunning Haringbuisdijk 963 1086VA Amsterdam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141</meta:user-defined>
    <meta:user-defined meta:name="OVERHEIDop.GmbID/DC.identifier">gmb-2026-166141</meta:user-defined>
    <meta:user-defined meta:name="OVERHEIDop.versieInformatie"/>
  </office:meta>
</office:document-meta>
</file>