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Camille Balystraat 12 1087V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</text:p>
            <text:p text:style-name="common-al">Zaakadres: Camille Balystraat 12 1087VP Amsterdam</text:p>
            <text:p text:style-name="common-al">Datum ontvangst: 06-04-2026 00:00</text:p>
            <text:p text:style-name="common-al">Zaaknummer: Z2026-01505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606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06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06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5059</meta:user-defined>
    <meta:user-defined meta:name="DCTERMS.abstract">vormen van 2 zelfstandige woonruimten</meta:user-defined>
    <dc:language>nl</dc:language>
    <meta:user-defined meta:name="OVERHEIDop.locatietype/OVERHEIDop.gebiedsmarkering">Punt</meta:user-defined>
    <meta:user-defined meta:name="DC.title">Aanvraag woonvormingsvergunning Camille Balystraat 12 1087VP Amsterdam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062</meta:user-defined>
    <meta:user-defined meta:name="OVERHEIDop.GmbID/DC.identifier">gmb-2026-166062</meta:user-defined>
    <meta:user-defined meta:name="OVERHEIDop.versieInformatie"/>
  </office:meta>
</office:document-meta>
</file>