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sloopmelding, verwijderen onvoorzien asbest, slopen woonark en verwijderen asbest, Renselweg 1A, 9672 AX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sloopmelding is ontvangen:</text:p>
            <text:p text:style-name="common-al"/>
            <text:p text:style-name="common-al">- 30/03/2026, slopen woonark en verwijderen asbest, Renselweg 1A, 9672 AX Winschoten.</text:p>
            <text:p text:style-name="common-al"/>
            <text:p text:style-name="common-al">Winschoten, 9 april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165952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952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952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Gemeente Oldambt, ontvangen sloopmelding, verwijderen onvoorzien asbest, slopen woonark en verwijderen asbest, Renselweg 1A, 9672 AX Winschoten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5952</meta:user-defined>
    <meta:user-defined meta:name="OVERHEIDop.GmbID/DC.identifier">gmb-2026-165952</meta:user-defined>
    <meta:user-defined meta:name="OVERHEIDop.versieInformatie"/>
  </office:meta>
</office:document-meta>
</file>