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6 april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april 2026 is een melding ontvangen waarvoor geen vergunningsplicht geldt voor de locatie Dunantstraat 16A, 5101TJ Dongen. De melding is geregistreerd onder zaaknummer Z2026-00000580. De melding betreft:</text:p>
            <text:p text:style-name="common-al">- plaatsen van een container van 17 tot 24 april 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65910</text:span><text:line-break/><text:date style:data-style-name="dag" text:fixed="true" text:date-value="2026-04-09"/><text:line-break/><text:date style:data-style-name="jaar" text:fixed="true" text:date-value="2026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5910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5910</text:span><text:date style:data-style-name="nicedate" text:fixed="true" text:date-value="2026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580</meta:user-defined>
    <meta:user-defined meta:name="DCTERMS.abstract">Dunantstraat 16A, 5101TJ Dongen</meta:user-defined>
    <dc:language>nl</dc:language>
    <meta:user-defined meta:name="OVERHEIDop.locatietype/OVERHEIDop.gebiedsmarkering">Punt</meta:user-defined>
    <meta:user-defined meta:name="DC.title">Ontvangst melding, : 6 april 2026</meta:user-defined>
    <meta:user-defined meta:name="DCTERMS.W3CDTF/DCTERMS.available">2026-04-09</meta:user-defined>
    <meta:user-defined meta:name="DCTERMS.W3CDTF/OVERHEIDop.jaargang">2026</meta:user-defined>
    <meta:user-defined meta:name="OVERHEIDop.publicationIssue">165910</meta:user-defined>
    <meta:user-defined meta:name="OVERHEIDop.GmbID/DC.identifier">gmb-2026-165910</meta:user-defined>
    <meta:user-defined meta:name="OVERHEIDop.versieInformatie"/>
  </office:meta>
</office:document-meta>
</file>