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oterdiepstraat 70-1 1079T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Boterdiepstraat 70-1 1079TA Amsterdam</text:p>
            <text:p text:style-name="common-al">Datum ontvangst: 17-03-2026 00:00</text:p>
            <text:p text:style-name="common-al">Zaaknummer: Z2026-01186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5590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590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590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186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oterdiepstraat 70-1 1079TA Amsterdam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5590</meta:user-defined>
    <meta:user-defined meta:name="OVERHEIDop.GmbID/DC.identifier">gmb-2026-165590</meta:user-defined>
    <meta:user-defined meta:name="OVERHEIDop.versieInformatie"/>
  </office:meta>
</office:document-meta>
</file>