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Oranje Nassaulaan 54-H 1075A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Oranje Nassaulaan 54-H 1075AR Amsterdam</text:p>
            <text:p text:style-name="common-al">Datum ontvangst: 16-03-2026 00:00</text:p>
            <text:p text:style-name="common-al">Zaaknummer: Z2026-01174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5589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589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589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174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Oranje Nassaulaan 54-H 1075AR Amsterdam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5589</meta:user-defined>
    <meta:user-defined meta:name="OVERHEIDop.GmbID/DC.identifier">gmb-2026-165589</meta:user-defined>
    <meta:user-defined meta:name="OVERHEIDop.versieInformatie"/>
  </office:meta>
</office:document-meta>
</file>