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saleastrjitte 20, 8531 WX Lemmer: melding toepassen van grond of baggerspecie. (Z.88800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 of baggerspeci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65227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227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227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88009</meta:user-defined>
    <dc:language>nl</dc:language>
    <meta:user-defined meta:name="OVERHEIDop.locatietype/OVERHEIDop.gebiedsmarkering">Punt</meta:user-defined>
    <meta:user-defined meta:name="DC.title">Asaleastrjitte 20, 8531 WX Lemmer: melding toepassen van grond of baggerspecie. (Z.888009)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5227</meta:user-defined>
    <meta:user-defined meta:name="OVERHEIDop.GmbID/DC.identifier">gmb-2026-165227</meta:user-defined>
    <meta:user-defined meta:name="OVERHEIDop.versieInformatie"/>
  </office:meta>
</office:document-meta>
</file>