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Koningsdag buurthuis Het Middelpunt op 27 april 2026, Op het pleintje en een grasveld nabij Wilhelminastraat 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maart 2026 is een melding evenement ontvangen voor de locatie Op het pleintje en een grasveld nabij Wilhelminastraat 55. De melding is geregistreerd onder zaaknummer Z2026-00002935. De melding betreft Koningsdag buurthuis Het Middelpunt op 27 april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info@aalsmeer.nl of via telefoonnummer (020) 540 4911 onder vermelding van het zaaknummer Z2026-000029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165197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197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197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2935</meta:user-defined>
    <meta:user-defined meta:name="DCTERMS.abstract">Betreft: melding op locatie Op het pleintje en een grasveld nabij Wilhelminastraat 55</meta:user-defined>
    <dc:language>nl</dc:language>
    <meta:user-defined meta:name="OVERHEIDop.locatietype/OVERHEIDop.gebiedsmarkering">Punt</meta:user-defined>
    <meta:user-defined meta:name="DC.title">Melding Koningsdag buurthuis Het Middelpunt op 27 april 2026, Op het pleintje en een grasveld nabij Wilhelminastraat 55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5197</meta:user-defined>
    <meta:user-defined meta:name="OVERHEIDop.GmbID/DC.identifier">gmb-2026-165197</meta:user-defined>
    <meta:user-defined meta:name="OVERHEIDop.versieInformatie"/>
  </office:meta>
</office:document-meta>
</file>