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hoorzitting Commissie bezwaarschriften gemeente Heerenveen 13 april 2026</text:p>
      <text:section text:name="regeling_id1-3-2" text:style-name="regeling">
        <text:section text:name="aanhef_id1-3-2-1" text:style-name="aanhef">
          <text:section text:name="preambule_id1-3-2-1-1" text:style-name="preambule">
            <text:p text:style-name="al"/>
            <text:p text:style-name="al">19.15 uur hoorzitting over de afwijzing van een handhavingsverzoek inzake het parkeren van een voertuig (bedrijfsauto) op een openbare parkeerplaats aan Het Meer te Heerenveen</text:p>
            <text:p text:style-name="al"/>
            <text:p text:style-name="al">20.00 uur hoorzitting over de omgevingsvergunning voor de omgevingsplanactiviteit ‘Afwijken van regels in het omgevingsplan’ voor het gebruiken van de verhoging van de zuidvleugel van het hotel voor opvang van Oekraïense vluchtelingen (tijdelijk tot 1 juli 2028) </text:p>
            <text:p text:style-name="al"/>
            <text:p text:style-name="al"/>
            <text:p text:style-name="al">U kunt als toehoorder bij een hoorzitting aanwezig zijn door u te melden via bezwaar@heerenveen.nl. De hoorzittingen zijn in het gemeentehuis te Heerenveen. De tijd en de datum zijn onder voorbehoud van wijzigingen.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64440</text:span><text:line-break/><text:date style:data-style-name="dag" text:fixed="true" text:date-value="2026-04-08"/><text:line-break/><text:date style:data-style-name="jaar" text:fixed="true" text:date-value="2026-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4440</text:span><text:date style:data-style-name="nicedate" text:fixed="true" text:date-value="2026-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4440</text:span><text:date style:data-style-name="nicedate" text:fixed="true" text:date-value="2026-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Bestuur | Organisatie en beleid</meta:user-defined>
    <meta:user-defined meta:name="DCTERMS.abstract">agenda openbare hoorzitting Commissie bezwaarschriften gemeente Heerenveen 13 april 2026</meta:user-defined>
    <dc:language>nl</dc:language>
    <meta:user-defined meta:name="OVERHEIDop.locatietype/OVERHEIDop.gebiedsmarkering">Gemeente</meta:user-defined>
    <meta:user-defined meta:name="DC.title">Openbare hoorzitting Commissie bezwaarschriften gemeente Heerenveen 13 april 2026</meta:user-defined>
    <meta:user-defined meta:name="DCTERMS.W3CDTF/DCTERMS.available">2026-04-08</meta:user-defined>
    <meta:user-defined meta:name="DCTERMS.W3CDTF/OVERHEIDop.jaargang">2026</meta:user-defined>
    <meta:user-defined meta:name="OVERHEIDop.publicationIssue">164440</meta:user-defined>
    <meta:user-defined meta:name="OVERHEIDop.GmbID/DC.identifier">gmb-2026-164440</meta:user-defined>
    <meta:user-defined meta:name="OVERHEIDop.versieInformatie"/>
  </office:meta>
</office:document-meta>
</file>