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van het college van burgemeester en wethouders voor het toekennen van terugwerkende kracht aan de Beleidsregels en financieel besluit sociaal domein gemeente Bronckhorst 2026 2.0.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Besluit College van Burgemeester en Wethouders</text:span>
          </text:p>
            <text:p text:style-name="al">Hoort bij het voorstel College van Burgemeester en Wethouders van Z213021 D004532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In te stemmen met het met terugwerkende kracht vanaf 1 januari 2026 laten ingaan van de eerder vastgestelde (D002821) ‘Beleidsregels en financieel besluit sociaal domein gemeente Bronckhorst 2026 2.0’.</text:p>
              </text:list-item>
            </text:list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164273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273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273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Bronckhors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Bestuur | Organisatie en beleid</meta:user-defined>
    <meta:user-defined meta:name="DC.source">N.v.t.</meta:user-defined>
    <meta:user-defined meta:name="OVERHEIDop.referentienummer">Z213021 D004532</meta:user-defined>
    <dc:language>nl</dc:language>
    <meta:user-defined meta:name="OVERHEIDop.locatietype/OVERHEIDop.gebiedsmarkering">Gemeente</meta:user-defined>
    <meta:user-defined meta:name="DC.title">Besluit van het college van burgemeester en wethouders voor het toekennen van terugwerkende kracht aan de Beleidsregels en financieel besluit sociaal domein gemeente Bronckhorst 2026 2.0.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4273</meta:user-defined>
    <meta:user-defined meta:name="OVERHEIDop.GmbID/DC.identifier">gmb-2026-164273</meta:user-defined>
    <meta:user-defined meta:name="OVERHEIDop.versieInformatie"/>
  </office:meta>
</office:document-meta>
</file>