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Habibi Fish&amp;Chips &amp; Seafood Boil, Torenallee 86-02 5617B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2560 </text:p>
            <text:p text:style-name="common-al"> Omschrijving: horecabedrijf Habibi Fish&amp;Chips &amp; Seafood Boi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renallee 86-02 5617BE Eindhoven</text:p>
              </text:list-item>
            </text:list>
            <text:p text:style-name="common-al"> Datum ontvangst: 16-03-2026 16:19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4163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16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16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2560</meta:user-defined>
    <meta:user-defined meta:name="DCTERMS.abstract">horecabedrijf Habibi Fish&amp;Chips &amp; Seafood Boil</meta:user-defined>
    <dc:language>nl</dc:language>
    <meta:user-defined meta:name="OVERHEIDop.locatietype/OVERHEIDop.gebiedsmarkering">Punt</meta:user-defined>
    <meta:user-defined meta:name="DC.title">Ingekomen aanvraag: horecabedrijf Habibi Fish&amp;Chips &amp; Seafood Boil, Torenallee 86-02 5617BE Eindhoven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163</meta:user-defined>
    <meta:user-defined meta:name="OVERHEIDop.GmbID/DC.identifier">gmb-2026-164163</meta:user-defined>
    <meta:user-defined meta:name="OVERHEIDop.versieInformatie"/>
  </office:meta>
</office:document-meta>
</file>