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ijfhuizerweg 963 Vijfhuizen , 1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2306</text:p>
            <text:p text:style-name="common-al">DSO nummer: 2026040100372</text:p>
            <text:p text:style-name="common-al">Ontvangstdatum melding: 01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64032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032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032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306</meta:user-defined>
    <meta:user-defined meta:name="DCTERMS.abstract">261012924 Vijfhuizerweg 961-967 Vijfhuiz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Vijfhuizerweg 963 Vijfhuizen , 11 meter richting noorden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032</meta:user-defined>
    <meta:user-defined meta:name="OVERHEIDop.GmbID/DC.identifier">gmb-2026-164032</meta:user-defined>
    <meta:user-defined meta:name="OVERHEIDop.versieInformatie"/>
  </office:meta>
</office:document-meta>
</file>