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Weesperzijde 252 Amsterdam , 10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Circular City House B.V.</text:p>
            <text:p text:style-name="common-al">Zaaknummer: OD2026-0017670</text:p>
            <text:p text:style-name="common-al">DSO nummer: 2026031300513</text:p>
            <text:p text:style-name="common-al">Ontvangstdatum melding: 13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3746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3746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3746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7670</meta:user-defined>
    <meta:user-defined meta:name="DCTERMS.abstract">Circular City House / De Omval - melding san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Nabij Weesperzijde 252 Amsterdam , 10 meter richting zuidoosten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3746</meta:user-defined>
    <meta:user-defined meta:name="OVERHEIDop.GmbID/DC.identifier">gmb-2026-163746</meta:user-defined>
    <meta:user-defined meta:name="OVERHEIDop.versieInformatie"/>
  </office:meta>
</office:document-meta>
</file>