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bullet text:bullet-char="•" text:level="1">
        <style:list-level-properties text:min-label-width="10mm"/>
      </text:list-level-style-bullet>
    </text:list-style>
    <text:list-style style:name="id1-3-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Camerabesluit Genooyerbergen Venlo-Noor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p text:style-name="al">Burgemeester van de gemeente Venlo;</text:p>
            <text:p text:style-name="al"/>
            <text:p text:style-name="al">gezien de (vertrouwelijke) bestuurlijke rapportage van de politie van 31 maart 2026;</text:p>
            <text:p text:style-name="al">gelet op de ernstige verstoring van de openbare orde door de explosie bij de voordeur van de woning Genooyerbergen 15 te Venlo-Noord op maandagavond 30 maart 2026;</text:p>
            <text:p text:style-name="al">gelet op het feit dat deze woning bewoond wordt door een jong gezin met een klein kind;</text:p>
            <text:p text:style-name="al">gelet op de grote maatschappelijke impact, de grote schade en de grote onrust in de buurt en de onveiligheidsgevoelens van bewoners;</text:p>
            <text:p text:style-name="al">gelet op het feit dat de woning is gelegen in een levendige woonwijk, die voornamelijk bewoond wordt door jonge gezinnen: in de directe omgeving bevinden zich diverse voorzieningen, zoals een peuteropvang, buitenschoolse opvang en een buurthuis. </text:p>
            <text:p text:style-name="al">gelet op de onduidelijkheid waar de dreiging vandaan komt;</text:p>
            <text:p text:style-name="al">gelet op de ervaringen met dit soort explosies in den lande en de impact daarvan op de directe omgeving;</text:p>
            <text:p text:style-name="al">gelet op de ernstige vrees voor herhaling van verstoring van de openbare orde;</text:p>
            <text:p text:style-name="al">gelet op dat er naast cameratoezicht ook andere vormen van toezicht c.q. middelen worden ingezet;</text:p>
            <text:p text:style-name="al">mede gelet op artikel 151c van de Gemeentewet en artikel 2:77 van de Algemene plaatselijke verordening Venlo;</text:p>
            <text:p text:style-name="al">overwegende, dat de lokale driehoek heeft ingestemd met dit voorstel;</text:p>
            <text:p text:style-name="al"/>
            <text:p text:style-name="al">besluit:</text:p>
            <text:p text:style-name="al"/>
            <text:p text:style-name="al">om in het belang van de handhaving van de openbare orde over te gaan tot:</text:p>
            <text:list text:style-name="id1-3-2-2-1-22">
              <text:list-item text:style-override="id1-3-2-2-1-22-1">
                <text:number>1.</text:number>
                <text:p text:style-name="al">de aanwijzing van een cameragebied nabij de woning Genooyerbergen 15 te Venlo-Noord voor de periode van 1 april 2026 tot 1 juli 2026 ingevolge artikel 151c Gemeentewet, met de volgende begrenzing: </text:p>
              </text:list-item>
              <text:list-item text:style-override="id1-3-2-2-1-22-2">
                <text:number>•</text:number>
                <text:p text:style-name="al">Genooyerbergen, het weggedeelte tussen de Agnes Huynstraat en de Karbindersstraat, met inbegrip van deze weggedeeltes zoals aangegeven op bijgevoegde plattegrond.</text:p>
              </text:list-item>
              <text:list-item text:style-override="id1-3-2-2-1-22-3">
                <text:number>2.</text:number>
                <text:p text:style-name="al">de inzet van 1 flexibele camera aan de lantaarnpaal schuin tegenover de woning Genooyerbergen 15 te Venlo-Noord voor de periode van 1 april 2026 tot 1 juli 2026 zoals aangegeven op bijgevoegde plattegrond.</text:p>
              </text:list-item>
            </text:list>
            <text:p text:style-name="al"/>
            <text:p text:style-name="al">Venlo, 1 april 2026</text:p>
            <text:p text:style-name="al"/>
            <text:p text:style-name="al">Antoin Scholten</text:p>
            <text:p text:style-name="al">burgemeester van Venlo</text:p>
            <text:p text:style-name="al"/>
            <text:p text:style-name="al"/>
            <text:p text:style-name="al">  </text:p>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 <text:span text:style-name="nr"/> Toelichting</text:p>
          <text:p text:style-name="al">Binnen zes weken na de dag waarop dit besluit is bekendgemaakt kan degene wiens belang rechtstreeks bij dit besluit is betrokken een bezwaarschrift indienen bij de Burgemeester van Venlo, postbus 3434, 5902 RK Venlo.  </text:p>
          <text:p text:style-name="al">Het besluit met bijbehorende plattegrond ligt ter inzage bij het team Veiligheid en Wijkgericht Werken, Hanzeplaats 1 te Venlo. Hiervoor kunt u een afspraak maken via <text:a xlink:href="https://www.venlo.nl/contact" xlink:type="simple">www.venlo.nl/contact</text:a>.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163132</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3132</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3132</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Adres</meta:user-defined>
    <meta:user-defined meta:name="DC.title">Camerabesluit Genooyerbergen Venlo-Noord</meta:user-defined>
    <meta:user-defined meta:name="DCTERMS.W3CDTF/DCTERMS.available">2026-04-07</meta:user-defined>
    <meta:user-defined meta:name="OVERHEIDop.externeBijlage">Cameragebied en -positie Genooyerbergen 15 |exb-2026-12406</meta:user-defined>
    <meta:user-defined meta:name="DCTERMS.W3CDTF/OVERHEIDop.jaargang">2026</meta:user-defined>
    <meta:user-defined meta:name="OVERHEIDop.publicationIssue">163132</meta:user-defined>
    <meta:user-defined meta:name="OVERHEIDop.GmbID/DC.identifier">gmb-2026-163132</meta:user-defined>
    <meta:user-defined meta:name="OVERHEIDop.versieInformatie"/>
  </office:meta>
</office:document-meta>
</file>