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445026250i383acbbe-8640-4281-83eb-23f5b5232f95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oost, verkeersbesluit Leksmondhof 326 opheffen gehandicaptenparkeerplaats kenteken 2-SNJ-21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Leksmondhof 326 met kenteken 2-SNJ-21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en de ondersteunende wegmarkeringen (RVV 1990) op te heffen: de gehandicaptenparkeerplaats ter hoogte van perceel Leksmondhof 326 (parkeervaknummer 127347480249) met kenteken 2-SNJ-21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46.1mm" svg:height="108mm"><draw:image xlink:href="Pictures/Afbeelding1445026250i383acbbe-8640-4281-83eb-23f5b5232f95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2931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931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931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4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Leksmondhof 326 opheffen gehandicaptenparkeerplaats kenteken 2-SNJ-21 - Leksmondhof 326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Leksmondhof 326 opheffen gehandicaptenparkeerplaats kenteken 2-SNJ-21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oost, verkeersbesluit Leksmondhof 326 opheffen gehandicaptenparkeerplaats kenteken 2-SNJ-21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2931</meta:user-defined>
    <meta:user-defined meta:name="OVERHEIDop.GmbID/DC.identifier">gmb-2026-162931</meta:user-defined>
    <meta:user-defined meta:name="OVERHEIDop.versieInformatie"/>
  </office:meta>
</office:document-meta>
</file>