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Koningsdag (RECTIFICAT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De Ringkamp</text:p>
            <text:p text:style-name="common-al">Activiteit: het organiseren van Koningsdag met een fietstocht en borreluurtje</text:p>
            <text:p text:style-name="common-al">Locatie: De Ringkamp, Haartseweg 17, Aalten</text:p>
            <text:p text:style-name="common-al">Datum/periode: op 27 april 2026 van 10.00 uur tot 19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162667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667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667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Gemeente Aalten - apv melding Koningsdag (RECTIFICATIE)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2667</meta:user-defined>
    <meta:user-defined meta:name="OVERHEIDop.GmbID/DC.identifier">gmb-2026-162667</meta:user-defined>
    <meta:user-defined meta:name="OVERHEIDop.versieInformatie"/>
  </office:meta>
</office:document-meta>
</file>