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schoolfeest,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fzender: Oudervereniging ‘t Warmelinck</text:p>
            <text:p text:style-name="common-al">Activiteit: schoolfeest</text:p>
            <text:p text:style-name="common-al">Locatie: nabij Essinkweg 5</text:p>
            <text:p text:style-name="common-al">Datum/periode: op 22 mei 2026 van 08.30 tot 16.0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162658</text:span><text:line-break/><text:date style:data-style-name="dag" text:fixed="true" text:date-value="2026-04-08"/><text:line-break/><text:date style:data-style-name="jaar" text:fixed="true" text:date-value="2026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2658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2658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Gemeente Aalten - apv melding schoolfeest, Aalten</meta:user-defined>
    <meta:user-defined meta:name="DCTERMS.W3CDTF/DCTERMS.available">2026-04-08</meta:user-defined>
    <meta:user-defined meta:name="DCTERMS.W3CDTF/OVERHEIDop.jaargang">2026</meta:user-defined>
    <meta:user-defined meta:name="OVERHEIDop.publicationIssue">162658</meta:user-defined>
    <meta:user-defined meta:name="OVERHEIDop.GmbID/DC.identifier">gmb-2026-162658</meta:user-defined>
    <meta:user-defined meta:name="OVERHEIDop.versieInformatie"/>
  </office:meta>
</office:document-meta>
</file>