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renoveren en isoleren van het dak, verwijderen schoorsteen en plaatsen van grotere dakkappellen aan voor- en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6-000353 </text:p>
            <text:p text:style-name="common-al"> Omschrijving: renoveren en isoleren van het dak, verwijderen schoorsteen en plaatsen van grotere dakkappellen aan voor- en achte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eperstraat 21 5612HV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02-04-2026 </text:p>
            <text:p text:style-name="common-al">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0353" xlink:type="simple">digitaal ter inzage</text:a>.</text:p>
            <text:p text:style-name="common-al"> 
Heeft u direct belang bij dit besluit? Dan kunt u binnen zes wek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244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44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44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0353</meta:user-defined>
    <meta:user-defined meta:name="DCTERMS.abstract">renoveren en isoleren van het dak, verwijderen schoorsteen en plaatsen van grotere dakkappellen aan voor- en achterzijde van de woning</meta:user-defined>
    <dc:language>nl</dc:language>
    <meta:user-defined meta:name="OVERHEIDop.locatietype/OVERHEIDop.gebiedsmarkering">Punt</meta:user-defined>
    <meta:user-defined meta:name="DC.title">Besluit op aanvraag omgevingsvergunning: renoveren en isoleren van het dak, verwijderen schoorsteen en plaatsen van grotere dakkappellen aan voor- en achterzijde van de woning</meta:user-defined>
    <meta:user-defined meta:name="OVERHEIDop.datumEindeReactietermijn">2026-05-18</meta:user-defined>
    <meta:user-defined meta:name="OVERHEIDop.terinzageleggingBG">https://publicaties.eindhoven.nl/dossier/EHV-ZP2026-000353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2449</meta:user-defined>
    <meta:user-defined meta:name="OVERHEIDop.GmbID/DC.identifier">gmb-2026-162449</meta:user-defined>
    <meta:user-defined meta:name="OVERHEIDop.versieInformatie"/>
  </office:meta>
</office:document-meta>
</file>