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Catharina van Rennesstraat 7-1 1077K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vraag onttrekkingsvergunning voor het gebruik als tweede woning</text:p>
            <text:p text:style-name="common-al">Zaakadres: Catharina van Rennesstraat 7-1 1077KW Amsterdam</text:p>
            <text:p text:style-name="common-al">Datum ontvangst: 08-03-2026 </text:p>
            <text:p text:style-name="common-al">Zaaknummer: Z2026-0092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2158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15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158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9211</meta:user-defined>
    <meta:user-defined meta:name="DCTERMS.abstract">Aanvraag onttrekkingsvergunning voor het gebruik als twee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nttrekkingsvergunning van woonruimte voor een tweede woning Catharina van Rennesstraat 7-1 1077KW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2158</meta:user-defined>
    <meta:user-defined meta:name="OVERHEIDop.GmbID/DC.identifier">gmb-2026-162158</meta:user-defined>
    <meta:user-defined meta:name="OVERHEIDop.versieInformatie"/>
  </office:meta>
</office:document-meta>
</file>