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ebruik verenigingsgebouw en overschrijden geluidsnormen, 11-4, Nieuwveen, W.P. Speelmanweg 1A - S.V. Nicolaas Boy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.P. Speelmanweg 1A, Nieuwveen – melding is ontvangen voor het houden van een besloten activiteit en het overschrijden van de geluidsnormen op 11 april 2026, van 15.00 tot 00.00 uur door S.V. Nicolaas Boys. </text:p>
            <text:p text:style-name="last-al">Geen zienswijze, bezwaar of beroep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koop</text:p>
            </table:table-cell>
            <table:table-cell office:value-type="string" table:style-name="header.C">
              <text:p text:style-name="headerright"><text:span text:style-name="nr">Nr. 162137</text:span><text:line-break/><text:date style:data-style-name="dag" text:fixed="true" text:date-value="2026-04-07"/><text:line-break/><text:date style:data-style-name="jaar" text:fixed="true" text:date-value="2026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2137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2137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Nieuwkoop</meta:user-defined>
    <meta:user-defined meta:name="OVERHEID.Informatietype/DC.type">officiële publicatie</meta:user-defined>
    <meta:user-defined meta:name="OVERHEID.Gemeente/DCTERMS.publisher">Nieuwkoop</meta:user-defined>
    <meta:user-defined meta:name="OVERHEID.Gemeente/OVERHEID.authority">Nieuwkoop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Melding gebruik verenigingsgebouw en overschrijden geluidsnormen, 11-4, Nieuwveen, W.P. Speelmanweg 1A - S.V. Nicolaas Boys</meta:user-defined>
    <meta:user-defined meta:name="DCTERMS.W3CDTF/DCTERMS.available">2026-04-07</meta:user-defined>
    <meta:user-defined meta:name="DCTERMS.W3CDTF/OVERHEIDop.jaargang">2026</meta:user-defined>
    <meta:user-defined meta:name="OVERHEIDop.publicationIssue">162137</meta:user-defined>
    <meta:user-defined meta:name="OVERHEIDop.GmbID/DC.identifier">gmb-2026-162137</meta:user-defined>
    <meta:user-defined meta:name="OVERHEIDop.versieInformatie"/>
  </office:meta>
</office:document-meta>
</file>