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huurovereenkomst Henry Dunantweg 3 te Alphen aan den Rij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Gemeente Alphen aan den Rijn is van plan voor onbepaalde termijn een huurovereenkomst te sluiten met Volleybalclub Castellum. Dit is voor het exploiteren van een kantine in sporthal De Meteoor en 2 bergingen. </text:p>
            <text:p text:style-name="al"/>
            <text:p text:style-name="al">De locatie</text:p>
            <text:p text:style-name="al"/>
            <text:p text:style-name="al">De locatie ligt aan de Henry Dunantweg 3 in Alphen aan den Rijn. De locatie staat in het kadaster bekend als Alphen aan den Rijn, sectie C, nummer 11204 (gedeeltelijk), ter grootte van totaal circa 99 m².</text:p>
            <text:p text:style-name="al"/>
            <text:p text:style-name="al">Toelichting</text:p>
            <text:p text:style-name="al"/>
            <text:p text:style-name="al">Volleybalclub Castellum had een huurovereenkomst met de gemeente voor de huur van een kantine met bergingen aan de Diamantstraat 29 te Alphen aan den Rijn tot en met 31 juli 2024. De volleybalclub moest gedwongen verhuizen als gevolg van woningbouwontwikkeling. De volleybalclub heeft tot en met 30 juni 2026 een tijdelijke huurovereenkomst met de gemeente afgesloten voor de locatie Henry Dunantweg 3 en wil deze vanaf 1 juli 2026 verlengen. De volleybalclub heeft een maatschappelijke sportfunctie in de gemeente Alphen aan den Rijn. Zij heeft de nodige investeringen voor de exploitatie van de kantine geheel zelf betaald.</text:p>
            <text:p text:style-name="al"/>
            <text:p text:style-name="al">Gemeente Alphen aan den Rijn vindt dat de volleybalclub de enige serieuze kandidaat is die</text:p>
            <text:p text:style-name="al"> in aanmerking komt voor de beoogde verhuur van de locatie. </text:p>
            <text:p text:style-name="al"/>
            <text:p text:style-name="al">Termijn</text:p>
            <text:p text:style-name="al"/>
            <text:p text:style-name="al">Als u het niet eens bent met de geplande verhuur voor bepaalde tijd, omdat u vindt hiervoor zelf als serieuze kandidaat in aanmerking te komen, dan kunt u uiterlijk binnen twintig kalenderdagen na de publicatiedatum van dit bericht een kort geding aanspannen bij de bevoegde voorzieningenrechter.</text:p>
            <text:p text:style-name="al"> Als u een kort geding aanspant, laat u ons dit dan weten binnen de eerdergenoemde termijn van twintig kalenderdagen?</text:p>
            <text:p text:style-name="al"> Dit kan door de conceptdagvaarding te mailen naar: vastgoedhuur@alphenaandenrijn.nl.</text:p>
            <text:p text:style-name="al"/>
            <text:p text:style-name="al">Meer informatie</text:p>
            <text:p text:style-name="al"/>
            <text:p text:style-name="al">Als u vragen heeft over deze verhuur, dan kunt u contact opnemen met team Vastgoed, via het e-mailadres vastgoedhuur@alphenaandenrijn.nl.</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161700</text:span><text:line-break/><text:date style:data-style-name="dag" text:fixed="true" text:date-value="2026-04-08"/><text:line-break/><text:date style:data-style-name="jaar" text:fixed="true" text:date-value="2026-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1700</text:span><text:date style:data-style-name="nicedate" text:fixed="true" text:date-value="2026-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1700</text:span><text:date style:data-style-name="nicedate" text:fixed="true" text:date-value="2026-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Alphen aan den Rijn</meta:user-defined>
    <meta:user-defined meta:name="OVERHEID.Informatietype/DC.type">officiële publicatie</meta:user-defined>
    <meta:user-defined meta:name="OVERHEIDop.Rubriek/DC.type">overige overheidsinformatie</meta:user-defined>
    <meta:user-defined meta:name="OVERHEID.Gemeente/OVERHEID.authority">Alphen aan den Rijn</meta:user-defined>
    <meta:user-defined meta:name="OVERHEID.Gemeente/DCTERMS.publisher">Alphen aan den Rijn</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Voorgenomen huurovereenkomst Henry Dunantweg 3 te Alphen aan den Rijn</meta:user-defined>
    <meta:user-defined meta:name="DCTERMS.W3CDTF/DCTERMS.available">2026-04-08</meta:user-defined>
    <meta:user-defined meta:name="DCTERMS.W3CDTF/OVERHEIDop.jaargang">2026</meta:user-defined>
    <meta:user-defined meta:name="OVERHEIDop.publicationIssue">161700</meta:user-defined>
    <meta:user-defined meta:name="OVERHEIDop.GmbID/DC.identifier">gmb-2026-161700</meta:user-defined>
    <meta:user-defined meta:name="OVERHEIDop.versieInformatie"/>
  </office:meta>
</office:document-meta>
</file>