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rekkingsbesluit Besluit nadere eisen elektronisch berichtenverkeer Ermelo 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Ermelo;</text:p>
            <text:p text:style-name="al"/>
            <text:p text:style-name="al">gelezen het raadsvoorstel van het college van 16 december 2025, nr 02330015085644/02330000086764</text:p>
            <text:p text:style-name="al"/>
            <text:p text:style-name="al">b e s l u i t 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nr"/> </text:p>
            <text:list text:style-name="id1-3-2-2-1-2">
              <text:list-item text:style-override="id1-3-2-2-1-2-1">
                <text:number>1.</text:number>
                <text:p text:style-name="al">Het Besluit nadere eisen elektronisch berichtenverkeer Ermelo 2022 in te trekk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Vastgesteld in de openbare vergadering van 12 maart 2026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griffier, </text:span></text:p>
            <text:p><text:span text:style-name="functie">J. Visser 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voorzitter,</text:span></text:p>
            <text:p><text:span text:style-name="functie">H. van Dal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161612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61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612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Ermelo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02330015085657</meta:user-defined>
    <dc:language>nl</dc:language>
    <meta:user-defined meta:name="OVERHEIDop.locatietype/OVERHEIDop.gebiedsmarkering">Gemeente</meta:user-defined>
    <meta:user-defined meta:name="DC.title">Intrekkingsbesluit Besluit nadere eisen elektronisch berichtenverkeer Ermelo 2022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1612</meta:user-defined>
    <meta:user-defined meta:name="OVERHEIDop.GmbID/DC.identifier">gmb-2026-161612</meta:user-defined>
    <meta:user-defined meta:name="OVERHEIDop.versieInformatie"/>
  </office:meta>
</office:document-meta>
</file>