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eizersgracht 643C 1017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orraadvergunning tweede woning</text:p>
            <text:p text:style-name="common-al">Zaakadres: Keizersgracht 643C 1017DT Amsterdam</text:p>
            <text:p text:style-name="common-al">Datum ontvangst: 29-03-2026 00:00</text:p>
            <text:p text:style-name="common-al">Zaaknummer: Z2026-01462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142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42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42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622</meta:user-defined>
    <meta:user-defined meta:name="DCTERMS.abstract">voorraadvergunning twee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nttrekkingsvergunning van woonruimte voor een tweede woning Keizersgracht 643C 1017DT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427</meta:user-defined>
    <meta:user-defined meta:name="OVERHEIDop.GmbID/DC.identifier">gmb-2026-161427</meta:user-defined>
    <meta:user-defined meta:name="OVERHEIDop.versieInformatie"/>
  </office:meta>
</office:document-meta>
</file>