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Gulden Winckelplantsoen 12-H 1055E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Gulden Winckelplantsoen 12-H 1055EL Amsterdam</text:p>
            <text:p text:style-name="common-al">Datum ontvangst: 01-04-2026 00:00</text:p>
            <text:p text:style-name="common-al">Zaaknummer: Z2026-01466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1242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24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24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466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Gulden Winckelplantsoen 12-H 1055EL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1242</meta:user-defined>
    <meta:user-defined meta:name="OVERHEIDop.GmbID/DC.identifier">gmb-2026-161242</meta:user-defined>
    <meta:user-defined meta:name="OVERHEIDop.versieInformatie"/>
  </office:meta>
</office:document-meta>
</file>