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0 januar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januari 2026 is een melding ontvangen waarvoor geen vergunningsplicht geldt voor de locatie parkeervak Planetenstraat nabij Schweitzerstraat 74. De melding is geregistreerd onder zaaknummer Z2026-00000053. De melding betreft:</text:p>
            <text:p text:style-name="common-al">- plaatsen van een container van 23 t/m 26 januari 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6057</text:span><text:line-break/><text:date style:data-style-name="dag" text:fixed="true" text:date-value="2026-01-15"/><text:line-break/><text:date style:data-style-name="jaar" text:fixed="true" text:date-value="2026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57</text:span><text:date style:data-style-name="nicedate" text:fixed="true" text:date-value="2026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57</text:span><text:date style:data-style-name="nicedate" text:fixed="true" text:date-value="2026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1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053</meta:user-defined>
    <meta:user-defined meta:name="DCTERMS.abstract">parkeervak Planetenstraat nabij Schweitzerstraat 74</meta:user-defined>
    <dc:language>nl</dc:language>
    <meta:user-defined meta:name="OVERHEIDop.locatietype/OVERHEIDop.gebiedsmarkering">Punt</meta:user-defined>
    <meta:user-defined meta:name="DC.title">Ontvangst melding, : 10 januari 2026</meta:user-defined>
    <meta:user-defined meta:name="DCTERMS.W3CDTF/DCTERMS.available">2026-01-15</meta:user-defined>
    <meta:user-defined meta:name="DCTERMS.W3CDTF/OVERHEIDop.jaargang">2026</meta:user-defined>
    <meta:user-defined meta:name="OVERHEIDop.publicationIssue">16057</meta:user-defined>
    <meta:user-defined meta:name="OVERHEIDop.GmbID/DC.identifier">gmb-2026-16057</meta:user-defined>
    <meta:user-defined meta:name="OVERHEIDop.versieInformatie"/>
  </office:meta>
</office:document-meta>
</file>