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loterijvergunning voor een loterij van de Vogelvrienden op 31-10-2026 op de locatie Dijklaan 57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3-2026 heeft de gemeente een aanvraag ontvangen voor een loterijvergunning voor een loterij van de Vogelvrienden op 31-10-2026 op de locatie Dijklaan 57 Bergambacht. De aanvraag is geregistreerd onder zaaknummer 19311853851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60208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20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20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853851</meta:user-defined>
    <dc:language>nl</dc:language>
    <meta:user-defined meta:name="OVERHEIDop.locatietype/OVERHEIDop.gebiedsmarkering">Vlak</meta:user-defined>
    <meta:user-defined meta:name="DC.title">Kennisgeving ontvangst aanvraag voor een loterijvergunning voor een loterij van de Vogelvrienden op 31-10-2026 op de locatie Dijklaan 57 Bergambach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208</meta:user-defined>
    <meta:user-defined meta:name="OVERHEIDop.GmbID/DC.identifier">gmb-2026-160208</meta:user-defined>
    <meta:user-defined meta:name="OVERHEIDop.versieInformatie"/>
  </office:meta>
</office:document-meta>
</file>