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aldeck Pyrmontlaan 4-2 1075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Waldeck Pyrmontlaan 4-2 1075BV Amsterdam</text:p>
            <text:p text:style-name="common-al">Datum ontvangst: 18-03-2026 </text:p>
            <text:p text:style-name="common-al">Zaaknummer: Z2026-01283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168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68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68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283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nttrekkingsvergunning van woonruimte voor een tweede woning Waldeck Pyrmontlaan 4-2 1075BV Amsterdam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168</meta:user-defined>
    <meta:user-defined meta:name="OVERHEIDop.GmbID/DC.identifier">gmb-2026-160168</meta:user-defined>
    <meta:user-defined meta:name="OVERHEIDop.versieInformatie"/>
  </office:meta>
</office:document-meta>
</file>