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barbecue / straatfeest op 13 juni 2026 tussen 15:30 uur en 22:00 uur aan Eenweg te Culem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ldaan aan de melding barbecue / straatfeest op 13 juni 2026 aan de Eenweg tussen nr. 60 en 68 tussen 15:30 uur en 22:00 uur.</text:p>
            <text:p text:style-name="last-al">Verzenddatum: 24 maart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160065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065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065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Gemeente</meta:user-defined>
    <meta:user-defined meta:name="DC.title">Melding voor een barbecue / straatfeest op 13 juni 2026 tussen 15:30 uur en 22:00 uur aan Eenweg te Culemborg</meta:user-defined>
    <meta:user-defined meta:name="DCTERMS.W3CDTF/DCTERMS.available">2026-04-03</meta:user-defined>
    <meta:user-defined meta:name="DCTERMS.W3CDTF/OVERHEIDop.jaargang">2026</meta:user-defined>
    <meta:user-defined meta:name="OVERHEIDop.publicationIssue">160065</meta:user-defined>
    <meta:user-defined meta:name="OVERHEIDop.GmbID/DC.identifier">gmb-2026-160065</meta:user-defined>
    <meta:user-defined meta:name="OVERHEIDop.versieInformatie"/>
  </office:meta>
</office:document-meta>
</file>