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Paas Event op 4 april 2026 tussen 12:00 uur en 16:00 uur aan Markt ter hoogte van nr. 7 – 11 te Culem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ldaan aan de melding niet belastend evenement voor het organiseren van een Paas Event op de Markt ter hoogte van nr. 7 – 11 op 4 april 2026 tussen 12:00 uur en 16:00 uur.</text:p>
            <text:p text:style-name="last-al">Verzenddatum: 24 maart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160048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048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048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Melding voor het organiseren van een Paas Event op 4 april 2026 tussen 12:00 uur en 16:00 uur aan Markt ter hoogte van nr. 7 – 11 te Culemborg</meta:user-defined>
    <meta:user-defined meta:name="DCTERMS.W3CDTF/DCTERMS.available">2026-04-03</meta:user-defined>
    <meta:user-defined meta:name="DCTERMS.W3CDTF/OVERHEIDop.jaargang">2026</meta:user-defined>
    <meta:user-defined meta:name="OVERHEIDop.publicationIssue">160048</meta:user-defined>
    <meta:user-defined meta:name="OVERHEIDop.GmbID/DC.identifier">gmb-2026-160048</meta:user-defined>
    <meta:user-defined meta:name="OVERHEIDop.versieInformatie"/>
  </office:meta>
</office:document-meta>
</file>