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Lentefair op 16-5-2026 op de locatie Abelenlaan 41 Oud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3-2026 heeft de gemeente een aanvraag ontvangen voor een evenementen vergunning voor Lentefair op 16-5-2026 op de locatie Abelenlaan 41 Ouderkerk aan den Ijssel. De aanvraag is geregistreerd onder zaaknummer 19311854980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159785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78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78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854980</meta:user-defined>
    <dc:language>nl</dc:language>
    <meta:user-defined meta:name="OVERHEIDop.locatietype/OVERHEIDop.gebiedsmarkering">Vlak</meta:user-defined>
    <meta:user-defined meta:name="DC.title">Kennisgeving ontvangst aanvraag voor een evenementen vergunning voor Lentefair op 16-5-2026 op de locatie Abelenlaan 41 Ouderkerk aan den Ijssel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785</meta:user-defined>
    <meta:user-defined meta:name="OVERHEIDop.GmbID/DC.identifier">gmb-2026-159785</meta:user-defined>
    <meta:user-defined meta:name="OVERHEIDop.versieInformatie"/>
  </office:meta>
</office:document-meta>
</file>