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Papaverstraat 1, 4511 HC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sloopmelding Papaverstraat 1  te Breskens</text:p>
            <text:p text:style-name="common-al">Burgemeester en wethouders van Sluis hebben de volgende sloopmelding ontvangen en geaccepteerd voor:  </text:p>
            <text:list text:style-name="id1-3-2-1-1-3">
              <text:list-item text:style-override="id1-3-2-1-1-3-1">
                <text:number>•</text:number>
                <text:p text:style-name="al">Papaverstraat 1  te  Breskens voor het verwijderen van asbesthoudende materialen (CLZ-00012815).</text:p>
              </text:list-item>
            </text:list>
            <text:p text:style-name="common-al">De sloopmelding is ontvangen op 31-03-2026 en geaccepteerd op 01-04-2026 (Besluitdatum). U kunt tegen deze sloop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15937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3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3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1281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accepteerde sloopmelding Papaverstraat 1, 4511 HC Breskens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377</meta:user-defined>
    <meta:user-defined meta:name="OVERHEIDop.GmbID/DC.identifier">gmb-2026-159377</meta:user-defined>
    <meta:user-defined meta:name="OVERHEIDop.versieInformatie"/>
  </office:meta>
</office:document-meta>
</file>