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BLOEYMANSTRAAT 6,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Bloeymanstraat 6, 5268 AX Helvoirt, hijskraan plaatsen op 14-04-2026, Z26 - 30321</text:p>
            <text:p text:style-name="tussenkopcur">De ontheffing is verzonden op 1 april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59005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00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00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BLOEYMANSTRAAT 6, HELVOIRT</meta:user-defined>
    <meta:user-defined meta:name="DCTERMS.W3CDTF/DCTERMS.available">2026-04-03</meta:user-defined>
    <meta:user-defined meta:name="DCTERMS.W3CDTF/OVERHEIDop.jaargang">2026</meta:user-defined>
    <meta:user-defined meta:name="OVERHEIDop.publicationIssue">159005</meta:user-defined>
    <meta:user-defined meta:name="OVERHEIDop.GmbID/DC.identifier">gmb-2026-159005</meta:user-defined>
    <meta:user-defined meta:name="OVERHEIDop.versieInformatie"/>
  </office:meta>
</office:document-meta>
</file>