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De Lairessestraat 17A 1071N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De Lairessestraat 17A 1071NR Amsterdam</text:p>
            <text:p text:style-name="common-al">Datum ontvangst: 31-03-2026 00:00</text:p>
            <text:p text:style-name="common-al">Zaaknummer: Z2026-01424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8975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975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8975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424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De Lairessestraat 17A 1071NR Amsterdam</meta:user-defined>
    <meta:user-defined meta:name="DCTERMS.W3CDTF/DCTERMS.available">2026-04-03</meta:user-defined>
    <meta:user-defined meta:name="DCTERMS.W3CDTF/OVERHEIDop.jaargang">2026</meta:user-defined>
    <meta:user-defined meta:name="OVERHEIDop.publicationIssue">158975</meta:user-defined>
    <meta:user-defined meta:name="OVERHEIDop.GmbID/DC.identifier">gmb-2026-158975</meta:user-defined>
    <meta:user-defined meta:name="OVERHEIDop.versieInformatie"/>
  </office:meta>
</office:document-meta>
</file>