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Herengracht 107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1801</text:p>
            <text:p text:style-name="common-al">DSO nummer: 2026033001549</text:p>
            <text:p text:style-name="common-al">Ontvangstdatum melding: 30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8163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163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163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1801</meta:user-defined>
    <meta:user-defined meta:name="DCTERMS.abstract">261012315 Herengracht 107 Amsterdam o.w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Herengracht 107 Amsterdam</meta:user-defined>
    <meta:user-defined meta:name="DCTERMS.W3CDTF/DCTERMS.available">2026-04-03</meta:user-defined>
    <meta:user-defined meta:name="DCTERMS.W3CDTF/OVERHEIDop.jaargang">2026</meta:user-defined>
    <meta:user-defined meta:name="OVERHEIDop.publicationIssue">158163</meta:user-defined>
    <meta:user-defined meta:name="OVERHEIDop.GmbID/DC.identifier">gmb-2026-158163</meta:user-defined>
    <meta:user-defined meta:name="OVERHEIDop.versieInformatie"/>
  </office:meta>
</office:document-meta>
</file>