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Nabij Rondschaaf 8 Zaandam , 6 meter richting zuidwe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VEST Infra B.V.</text:p>
            <text:p text:style-name="common-al">Zaaknummer: OD2026-0020677</text:p>
            <text:p text:style-name="common-al">DSO nummer: 2026032600457</text:p>
            <text:p text:style-name="common-al">Ontvangstdatum melding: 26-03-2026</text:p>
            <text:p text:style-name="common-al">Namens: Gemeente Zaanstad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158121</text:span><text:line-break/><text:date style:data-style-name="dag" text:fixed="true" text:date-value="2026-04-03"/><text:line-break/><text:date style:data-style-name="jaar" text:fixed="true" text:date-value="2026-04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8121</text:span><text:date style:data-style-name="nicedate" text:fixed="true" text:date-value="2026-04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8121</text:span><text:date style:data-style-name="nicedate" text:fixed="true" text:date-value="2026-04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Zaansta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20677</meta:user-defined>
    <meta:user-defined meta:name="DCTERMS.abstract">Vervangen Riool Rondschaaf 1 t/m 9 Zaandam 1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graven bodem - Nabij Rondschaaf 8 Zaandam , 6 meter richting zuidwesten</meta:user-defined>
    <meta:user-defined meta:name="DCTERMS.W3CDTF/DCTERMS.available">2026-04-03</meta:user-defined>
    <meta:user-defined meta:name="DCTERMS.W3CDTF/OVERHEIDop.jaargang">2026</meta:user-defined>
    <meta:user-defined meta:name="OVERHEIDop.publicationIssue">158121</meta:user-defined>
    <meta:user-defined meta:name="OVERHEIDop.GmbID/DC.identifier">gmb-2026-158121</meta:user-defined>
    <meta:user-defined meta:name="OVERHEIDop.versieInformatie"/>
  </office:meta>
</office:document-meta>
</file>