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Belgischeplein 38 E, 2587 AT 's-Gravenhage, Belgischeplein 38 F, 2587 AT 's-Gravenhage, Belgischeplein 38 J, 2587 AT 's-Gravenhage, Belgischeplein 38 H, 2587 AT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Belgischeplein 38 E-F-J-H en het verwijderen van asbesthoudende materialen </text:span>
          </text:p>
            <text:p text:style-name="common-al">
            <text:span text:style-name="nadrukvet">
              <text:span text:style-name="nadrukcur"/>
            </text:span>
          </text:p>
            <text:p text:style-name="common-al">
            <text:span text:style-name="nadrukvet">
              <text:span text:style-name="nadrukcur">Ons kenmerk: </text:span>
            </text:span>VTH2026-52815</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Belgischeplein 38 E, 2587 AT 's-Gravenhage, Belgischeplein 38 F, 2587 AT 's-Gravenhage, Belgischeplein 38 J, 2587 AT 's-Gravenhage, Belgischeplein 38 H, 2587 AT 's-Gravenhage</text:p>
            <text:p text:style-name="common-al">
            
          </text:p>
            <text:p text:style-name="common-al">
            <text:span text:style-name="nadrukvet">
              <text:span text:style-name="nadrukcur">Ontvangstdatum aanvraag:</text:span>
            </text:span>
          </text:p>
            <text:p text:style-name="common-al">31-03-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58115</text:span><text:line-break/><text:date style:data-style-name="dag" text:fixed="true" text:date-value="2026-04-07"/><text:line-break/><text:date style:data-style-name="jaar" text:fixed="true" text:date-value="2026-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8115</text:span><text:date style:data-style-name="nicedate" text:fixed="true" text:date-value="2026-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8115</text:span><text:date style:data-style-name="nicedate" text:fixed="true" text:date-value="2026-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2815</meta:user-defined>
    <meta:user-defined meta:name="DCTERMS.abstract">het gedeeltelijk slopen van het pand Belgischeplein 38 E-F-J-H en het verwijderen van asbesthoudende material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Meldingen - , Belgischeplein 38 E, 2587 AT 's-Gravenhage, Belgischeplein 38 F, 2587 AT 's-Gravenhage, Belgischeplein 38 J, 2587 AT 's-Gravenhage, Belgischeplein 38 H, 2587 AT 's-Gravenhage</meta:user-defined>
    <meta:user-defined meta:name="DCTERMS.W3CDTF/DCTERMS.available">2026-04-07</meta:user-defined>
    <meta:user-defined meta:name="DCTERMS.W3CDTF/OVERHEIDop.jaargang">2026</meta:user-defined>
    <meta:user-defined meta:name="OVERHEIDop.publicationIssue">158115</meta:user-defined>
    <meta:user-defined meta:name="OVERHEIDop.GmbID/DC.identifier">gmb-2026-158115</meta:user-defined>
    <meta:user-defined meta:name="OVERHEIDop.versieInformatie"/>
  </office:meta>
</office:document-meta>
</file>