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klein evenement, Gemeente Stichtse Vecht - Gemeente Vreeland - een wandelmusical in Vr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maart 2026 is een melding ontvangen waarvoor geen vergunningsplicht geldt voor de locatie Gemeente Vreeland. De melding is geregistreerd onder zaaknummer Z2026-00000651.</text:p>
            <text:p text:style-name="common-al">De melding betreft: evenementen melding van een wandelmusical in Vreeland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57746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4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46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651</meta:user-defined>
    <meta:user-defined meta:name="DCTERMS.abstract">Betreft: Melding op locatie Gemeente Vreeland</meta:user-defined>
    <dc:language>nl</dc:language>
    <meta:user-defined meta:name="OVERHEIDop.locatietype/OVERHEIDop.gebiedsmarkering">Punt</meta:user-defined>
    <meta:user-defined meta:name="DC.title">Kennisgeving ontvangst melding klein evenement, Gemeente Stichtse Vecht - Gemeente Vreeland - een wandelmusical in Vreeland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746</meta:user-defined>
    <meta:user-defined meta:name="OVERHEIDop.GmbID/DC.identifier">gmb-2026-157746</meta:user-defined>
    <meta:user-defined meta:name="OVERHEIDop.versieInformatie"/>
  </office:meta>
</office:document-meta>
</file>