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Vogelenzangstraat 24-1 1058S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.</text:p>
            <text:p text:style-name="common-al">Zaakadres: Vogelenzangstraat 24-1 1058ST Amsterdam</text:p>
            <text:p text:style-name="common-al">Datum ontvangst: 28-02-2026 00:00</text:p>
            <text:p text:style-name="common-al">Zaaknummer: Z2026-00912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7734</text:span><text:line-break/><text:date style:data-style-name="dag" text:fixed="true" text:date-value="2026-04-02"/><text:line-break/><text:date style:data-style-name="jaar" text:fixed="true" text:date-value="2026-04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34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7734</text:span><text:date style:data-style-name="nicedate" text:fixed="true" text:date-value="2026-04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9125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Vogelenzangstraat 24-1 1058ST Amsterdam</meta:user-defined>
    <meta:user-defined meta:name="DCTERMS.W3CDTF/DCTERMS.available">2026-04-02</meta:user-defined>
    <meta:user-defined meta:name="DCTERMS.W3CDTF/OVERHEIDop.jaargang">2026</meta:user-defined>
    <meta:user-defined meta:name="OVERHEIDop.publicationIssue">157734</meta:user-defined>
    <meta:user-defined meta:name="OVERHEIDop.GmbID/DC.identifier">gmb-2026-157734</meta:user-defined>
    <meta:user-defined meta:name="OVERHEIDop.versieInformatie"/>
  </office:meta>
</office:document-meta>
</file>