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Koninginneweg 183-2 1075C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Koninginneweg 183-2 1075CP Amsterdam</text:p>
            <text:p text:style-name="common-al">Datum ontvangst: 26-02-2026 00:00</text:p>
            <text:p text:style-name="common-al">Zaaknummer: Z2026-00887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7729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729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729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887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Koninginneweg 183-2 1075CP Amsterdam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7729</meta:user-defined>
    <meta:user-defined meta:name="OVERHEIDop.GmbID/DC.identifier">gmb-2026-157729</meta:user-defined>
    <meta:user-defined meta:name="OVERHEIDop.versieInformatie"/>
  </office:meta>
</office:document-meta>
</file>