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Ruysdaelstraat 73C 1071X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Zaakadres: Ruysdaelstraat 73C 1071XB Amsterdam</text:p>
            <text:p text:style-name="common-al">Datum ontvangst: 26-02-2026 00:00</text:p>
            <text:p text:style-name="common-al">Zaaknummer: Z2026-00886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57719</text:span><text:line-break/><text:date style:data-style-name="dag" text:fixed="true" text:date-value="2026-04-02"/><text:line-break/><text:date style:data-style-name="jaar" text:fixed="true" text:date-value="2026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7719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7719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08860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Ruysdaelstraat 73C 1071XB Amsterdam</meta:user-defined>
    <meta:user-defined meta:name="DCTERMS.W3CDTF/DCTERMS.available">2026-04-02</meta:user-defined>
    <meta:user-defined meta:name="DCTERMS.W3CDTF/OVERHEIDop.jaargang">2026</meta:user-defined>
    <meta:user-defined meta:name="OVERHEIDop.publicationIssue">157719</meta:user-defined>
    <meta:user-defined meta:name="OVERHEIDop.GmbID/DC.identifier">gmb-2026-157719</meta:user-defined>
    <meta:user-defined meta:name="OVERHEIDop.versieInformatie"/>
  </office:meta>
</office:document-meta>
</file>