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SV Puttenloop Zomerestafett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gemeente Putten ontving de aanvraag evenementenvergunning voor SV Puttenloop Zomerestafette.</text:p>
            <text:p text:style-name="al"/>
            <text:p text:style-name="al">Datum: 17 juni 2026.</text:p>
            <text:p text:style-name="al">Tijdstip: 19:00 tot 22:00 uur. </text:p>
            <text:p text:style-name="al">Locatie: Garderenseweg 97.</text:p>
            <text:p text:style-name="al"/>
            <text:p text:style-name="al">De aanvraag is geregistreerd onder zaaknummer 2206743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15756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56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56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06743</meta:user-defined>
    <meta:user-defined meta:name="DCTERMS.abstract">Aanvraag evenementenvergunning SV Puttenloop Zomerestafette.</meta:user-defined>
    <dc:language>nl</dc:language>
    <meta:user-defined meta:name="OVERHEIDop.locatietype/OVERHEIDop.gebiedsmarkering">Adres</meta:user-defined>
    <meta:user-defined meta:name="DC.title">Kennisgeving ontvangst aanvraag evenementenvergunning SV Puttenloop Zomerestafette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566</meta:user-defined>
    <meta:user-defined meta:name="OVERHEIDop.GmbID/DC.identifier">gmb-2026-157566</meta:user-defined>
    <meta:user-defined meta:name="OVERHEIDop.versieInformatie"/>
  </office:meta>
</office:document-meta>
</file>