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Kleizuwe 131, 3633AG Vreeland - Melding meerjarenvergunning Countryfestival 4 en 5 juli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maart 2026 is een melding ontvangen waarvoor geen vergunningsplicht geldt voor de locatie Kleizuwe 131, 3633AG Vreeland. De melding is geregistreerd onder zaaknummer Z2026-00000701.</text:p>
            <text:p text:style-name="common-al">De melding betreft: evenementen melding op Kleizuwe 131, 3633AG Vreeland - Melding meerjarenvergunning Countryfestival 4 en 5 juli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157205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7205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7205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0701</meta:user-defined>
    <meta:user-defined meta:name="DCTERMS.abstract">Betreft: Melding op locatie Kleizuwe 131, 3633AG Vreeland</meta:user-defined>
    <dc:language>nl</dc:language>
    <meta:user-defined meta:name="OVERHEIDop.locatietype/OVERHEIDop.gebiedsmarkering">Punt</meta:user-defined>
    <meta:user-defined meta:name="DC.title">Kennisgeving ontvangst melding, Gemeente Stichtse Vecht - Kleizuwe 131, 3633AG Vreeland - Melding meerjarenvergunning Countryfestival 4 en 5 juli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7205</meta:user-defined>
    <meta:user-defined meta:name="OVERHEIDop.GmbID/DC.identifier">gmb-2026-157205</meta:user-defined>
    <meta:user-defined meta:name="OVERHEIDop.versieInformatie"/>
  </office:meta>
</office:document-meta>
</file>