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saneringsevaluatie -  Stadhouderskade thv 47 - 77, Amsterdam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Er wordt ingestemd met het evaluatieverslag van de bodemsanering.</text:p>
            <text:p text:style-name="common-al">Aanvrager: Gemeente Amsterdam, Verkeer &amp; Openbare Ruimte</text:p>
            <text:p text:style-name="common-al">Zaaknummer: OD2026-0002827</text:p>
            <text:p text:style-name="common-al">Uitkomst besluit: ingestemd</text:p>
            <text:p text:style-name="common-al">Datum besluit: 31-03-2026</text:p>
            <text:p text:style-name="common-al">Bezwaar in te dienen tot en met: 12-05-2026</text:p>
            <text:p text:style-name="common-al">Namens: Gemeente Amsterdam</text:p>
            <text:p text:style-name="common-al">Wilt u de gepubliceerde documenten behorende bij deze bekendmaking in zien, klik dan <text:a xlink:href="https://edataloket.odnzkg.nl/?q={%22search%22:%22OD2026-0002827%22,%22aggs%22:{%22odnzkg_zaak_nummer%22:{%22key%22:%22odnzkg_zaak_nummer%22,%22field%22:%22odnzkg.zaak.nummer.keyword%22,%22fields%22:[],%22type%22:%22keyword%22,%22data%22:[%22OD2026-0002827%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6962</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962</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962</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02827</meta:user-defined>
    <meta:user-defined meta:name="DCTERMS.abstract">Indienen evaluatieverslag bodemsanering</meta:user-defined>
    <dc:language>nl</dc:language>
    <meta:user-defined meta:name="OVERHEIDop.locatietype/OVERHEIDop.gebiedsmarkering">Punt</meta:user-defined>
    <meta:user-defined meta:name="DC.title">Beschikking saneringsevaluatie -  Stadhouderskade thv 47 - 77, Amsterdam</meta:user-defined>
    <meta:user-defined meta:name="DCTERMS.W3CDTF/DCTERMS.available">2026-04-02</meta:user-defined>
    <meta:user-defined meta:name="DCTERMS.W3CDTF/OVERHEIDop.jaargang">2026</meta:user-defined>
    <meta:user-defined meta:name="OVERHEIDop.publicationIssue">156962</meta:user-defined>
    <meta:user-defined meta:name="OVERHEIDop.GmbID/DC.identifier">gmb-2026-156962</meta:user-defined>
    <meta:user-defined meta:name="OVERHEIDop.versieInformatie"/>
  </office:meta>
</office:document-meta>
</file>