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ousterweg 144 - 146 te Oudehaske: melding renoveren van de plantvakken. (Z.88712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renoveren van de plantvakk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56739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73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73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7122</meta:user-defined>
    <dc:language>nl</dc:language>
    <meta:user-defined meta:name="OVERHEIDop.locatietype/OVERHEIDop.gebiedsmarkering">Vlak</meta:user-defined>
    <meta:user-defined meta:name="DC.title">Jousterweg 144 - 146 te Oudehaske: melding renoveren van de plantvakken. (Z.887122)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739</meta:user-defined>
    <meta:user-defined meta:name="OVERHEIDop.GmbID/DC.identifier">gmb-2026-156739</meta:user-defined>
    <meta:user-defined meta:name="OVERHEIDop.versieInformatie"/>
  </office:meta>
</office:document-meta>
</file>