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Laan der Hesperiden 16-3 1076D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Besluit: </text:p>
            <text:p text:style-name="common-al">Ingetrokken op: 31-03-2026</text:p>
            <text:p text:style-name="common-al">Zaakadres: Laan der Hesperiden 16-3 1076DK Amsterdam</text:p>
            <text:p text:style-name="common-al">Zaaknummer: Z2026-009126</text:p>
            <text:p text:style-name="common-al">DSO-nummer: 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6403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40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40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9126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Aanvraag omgevingsvergunning  Laan der Hesperiden 16-3 1076DK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403</meta:user-defined>
    <meta:user-defined meta:name="OVERHEIDop.GmbID/DC.identifier">gmb-2026-156403</meta:user-defined>
    <meta:user-defined meta:name="OVERHEIDop.versieInformatie"/>
  </office:meta>
</office:document-meta>
</file>